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лодежная-палата-и-совет-ветеранов-встретились-со-школьниками"/>Молодежная палата и совет ветеранов встретились со школьниками<text:bookmark-end text:name="молодежная-палата-и-совет-ветеранов-встретились-со-школьниками"/></text:h>
      <text:p text:style-name="First_20_paragraph">18.11.2022</text:p>
      <text:p text:style-name="Text_20_body">В филиале ГБОУ «Школа №1371» на ул. Осенняя, 8к.3 в музее прошла встреча ветеранов и молодежной палаты района, с учащимися школы. Школьники познакомили ветеранов с экспонатами музея. С руководством школы намечены мероприятия по дальнейшей совместной работе.</text:p>
      <text:p text:style-name="Text_20_body">  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krylatskoe.mos.ru/the-council-of-veterans/news/detail/11235541.html" office:name=""><text:span text:style-name="Definition">http://krylatskoe.mos.ru/the-council-of-veterans/news/detail/11235541.html</text:span></text:a></text:p>
      <text:p text:style-name="Text_20_body"><text:a xlink:type="simple" xlink:href="http://krylatskoe.mos.ru" office:name=""><text:span text:style-name="Definition">Управа района Крылат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3:27:43Z</meta:creation-date>
    <dc:date>2023-07-26T03:27:43Z</dc:date>
  </office:meta>
</office:document-meta>
</file>