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год-более-25-тысяч-москвичей-оформили-документы-на-наследство-в-центрах-госуслуг"/>За год более 25 тысяч москвичей оформили документы на наследство в центрах госуслуг<text:bookmark-end text:name="за-год-более-25-тысяч-москвичей-оформили-документы-на-наследство-в-центрах-госуслуг"/></text:h>
      <text:p text:style-name="First_20_paragraph">18.04.2016</text:p>
      <text:p text:style-name="Text_20_body"><text:span text:style-name="T1">Получить «пакет» необходимых для вступления в наследство документов можно во всех центрах «Мои Документы».</text:span></text:p>
      <text:p text:style-name="Text_20_body">Проект стартовал год назад в 10 центрах госуслуг Москвы, но очень скоро стал столь популярен, что с августа 2015 года его распространили на все центры «Мои Документы».</text:p>
      <text:p text:style-name="Text_20_body">Напомним: до недавнего времени для вступления в наследство оформлять и получать бумаги из БТИ, Кадастровой палаты, Росреестра, Департамента городского имущества приходилось отдельно. Теперь процедура значительно упростилась. Надо лишь обратиться в центр госуслуг и через 14 дней прийти за готовым «пакетом», который может содержать до 18 документов.</text:p>
      <text:p text:style-name="Text_20_body">Напомним, правило «одного пакета» действует во всех центрах госуслуг при смене фамилии. В 50 центрах универсальные специалисты регистрируют рождение и оформляют все необходимые документы на новорожденных. А в двух центрах Тверского и Обручевского районов тестируется совместный с Пенсионным фондом проект по оформлению страховых пенсий.</text:p>
      <text:p text:style-name="Text_20_body">Сегодня в Москве открыты 122 центра госуслуг. Они работают с 08:00 до 20:00 без обеда и выходных.</text:p>
      <text:p text:style-name="Text_20_body"><text:span text:style-name="T1">Светлана Калачева</text:span></text:p>
      <text:p text:style-name="Text_20_body"><text:line-break/></text:p>
      <text:p text:style-name="Text_20_body">Адрес страницы: <text:a xlink:type="simple" xlink:href="http://krylatskoe.mos.ru/presscenter/news/detail/2806894.html" office:name=""><text:span text:style-name="Definition">http://krylatskoe.mos.ru/presscenter/news/detail/2806894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35:11Z</meta:creation-date>
    <dc:date>2023-05-26T12:35:11Z</dc:date>
  </office:meta>
</office:document-meta>
</file>