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рассказал-как-город-помогает-импортозамещению-в-сфере-электрооборудования"/>Собянин рассказал, как город помогает импортозамещению в сфере электрооборудования<text:bookmark-end text:name="собянин-рассказал-как-город-помогает-импортозамещению-в-сфере-электрооборудования"/></text:h>
      <text:p text:style-name="First_20_paragraph">13.07.2023</text:p>
      <text:p text:style-name="Text_20_body">В столице стал больше объем производства электрооборудования за период январь-май 2023 года - в два раза. Сообщение опубликовано на портале мэра Сергея Собянина.</text:p>
      <text:p text:style-name="Text_20_body">«За пять месяцев этого года выпуск электротехнического оборудования вырос на 100,7% по сравнению с аналогичным периодом 2022 года. А производство таких важнейших видов продукции, как электродвигатели, трансформаторы и распределительные устройства, увеличилось более чем в 2,2 раза», - рассказал он.</text:p>
      <text:p text:style-name="Text_20_body">Он пояснил, что, как и в случае с текстильной промышленностью, сфера доказала готовность быстро расширить ассортимент и нарастить объемы.</text:p>
      <text:p text:style-name="Text_20_body">«Импортозамещение происходит вполне успешно, так как опирается на серьезные заделы прошлых лет и комплексную поддержку правительства города, включая налоговые льготы для промышленных комплексов и инновационных производств», - прокомментировал Собянин.</text:p>
      <text:p text:style-name="Text_20_body">В городе работают более 130 производителей электрооборудования, они обеспечивают рабочими местами свыше 17 тыс. граждан. Разработкой и производством литий-ионных аккумуляторов для промышленной техники, клининговой и складской отрасли занимается CleanPower.</text:p>
      <text:p text:style-name="Text_20_body">«Тайтэн Пауэр Солюшн» делает суперконденсаторные системы. Производятся новейшие станции для зарядки электротранспорта. Их выпускают «Парус электро», Engy, «Интермобилити» и корпорация «Сага». Станции адаптированы под климатические условия, они интегрируются с российскими операторами зарядной инфраструктуры. Можно управлять процессом питания электромобиля через специальное приложение.</text:p>
      <text:p text:style-name="Text_20_body">Компания «Эколайт», которая занимается производством низковольтной аппаратуры, представила устройства защиты от возгораний:</text:p>
      <text:p text:style-name="Text_20_body">«Важное место в столичной отрасли производства электрооборудования занимают кабельные предприятия. В городе действует 18 компаний из данной сферы. Ежегодно ассортимент их продукции пополняется современными изделиями собственной разработки. Помимо прочего, изделия применяются в авиационной и космической отраслях».</text:p>
      <text:p text:style-name="Text_20_body">«Москабельмет» объединяет пять заводов, испытательные лаборатории, предприятия торговли и сервисного обслуживания. За пять лет тут выпустили порядка 200 тыс. км кабельно-проводниковой продукции и прислали 2,5 млрд руб. инвестиций в модернизацию оборудования и развитие промышленной инфраструктуры.</text:p>
      <text:p text:style-name="Text_20_body">«Кроме того, компания расширила ассортимент и разработала зарядные станции для электромобилей, изготовленные полностью из отечественных комплектующих. Продукт предназначен для городского и промышленного пользования во всех климатических зонах страны», - добавил Сергей Собянин.</text:p>
      <text:p text:style-name="Text_20_body">Сейчас на заводе делают свыше 2 тыс. видов кабелей.</text:p>
      <text:p text:style-name="Text_20_body">«В этом году здесь разработали огнестойкий кабель шестой категории для высокоскоростных систем передачи данных. Мощности предприятия позволяют изготавливать тысячи километров продукции ежегодно», - дополнил он.</text:p>
      <text:p text:style-name="Text_20_body">Подчеркивается, что при поддержке центра «Моспром» компании активно выходят на иностранный рынок.</text:p>
      <text:p text:style-name="Text_20_body">-- Фото: mos.ru</text:p>
      <text:p text:style-name="Text_20_body"><text:line-break/></text:p>
      <text:p text:style-name="Text_20_body">Адрес страницы: <text:a xlink:type="simple" xlink:href="http://krylatskoe.mos.ru/presscenter/news/detail/2380102.html" office:name=""><text:span text:style-name="Definition">http://krylatskoe.mos.ru/presscenter/news/detail/2380102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5T14:54:14Z</meta:creation-date>
    <dc:date>2024-02-05T14:54:14Z</dc:date>
  </office:meta>
</office:document-meta>
</file>