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реабилитационно-образовательные-центры-москвы-в-этом-году-окончили-11-медалистов"/>Собянин: реабилитационно-образовательные центры Москвы в этом году окончили 11 медалистов<text:bookmark-end text:name="собянин-реабилитационно-образовательные-центры-москвы-в-этом-году-окончили-11-медалистов"/></text:h>
      <text:p text:style-name="First_20_paragraph">18.07.2023</text:p>
      <text:p text:style-name="Text_20_body">В столице работает восемь реабилитационно-образовательных центров, которые помогают детям с инвалидностью получить образование. Все они дают высокий уровень подготовки, сообщил мэр Москвы Сергей Собянин.</text:p>
      <text:p text:style-name="Text_20_body">«Каждый ребенок талантлив. Мы часто слышим эту прописную истину, но как же непросто порой бывает ее доказать. Особенно школьникам с инвалидностью. В Москве действует восемь специальных реабилитационно-образовательных центров для ребят с инвалидностью, которым требуются особые условия обучения и комплексная реабилитация», – написал он в блоге на своем персональном сайте.</text:p>
      <text:p text:style-name="Text_20_body">По словам градоначальника, учебные заведения дают своим выпускникам самое лучшее образование.</text:p>
      <text:p text:style-name="Text_20_body">«Ребята проходят полноценную школьную программу, занимаются спортом и творчеством, на равных со всеми участвуют в конкурсах и олимпиадах, сдают ЕГЭ. И доказательство их успехов – 11 обладателей медалей за особые успехи в учении, которые в этом году стали выпускниками реабилитационно-образовательных центров Москвы», – отметил мэр.</text:p>
      <text:p text:style-name="Text_20_body">Сразу шесть медалистов подготовили педагоги школы-интерната №1 для обучения и реабилитации слепых, а пять медалистов подготовил реабилитационно-образовательный центр №76, рассказал Сергей Собянин.</text:p>
      <text:p text:style-name="Text_20_body">«Поздравляю ребят, их родителей и учителей с выдающимися результатами. Желаю новых побед и обязательно воплотить в жизнь все свои устремления и мечты», – заключил он.</text:p>
      <text:p text:style-name="Text_20_body">-- mos.ru</text:p>
      <text:p text:style-name="Text_20_body"><text:line-break/></text:p>
      <text:p text:style-name="Text_20_body">Адрес страницы: <text:a xlink:type="simple" xlink:href="http://krylatskoe.mos.ru/presscenter/news/detail/2362884.html" office:name=""><text:span text:style-name="Definition">http://krylatskoe.mos.ru/presscenter/news/detail/2362884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8T14:16:25Z</meta:creation-date>
    <dc:date>2023-10-08T14:16:25Z</dc:date>
  </office:meta>
</office:document-meta>
</file>