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иблиотека-им.-ахматовой-подготовила-книжную-выставку-посвященную-маяковскому"/>Библиотека им. Ахматовой подготовила книжную выставку, посвященную Маяковскому<text:bookmark-end text:name="библиотека-им.-ахматовой-подготовила-книжную-выставку-посвященную-маяковскому"/></text:h>
      <text:p text:style-name="First_20_paragraph">21.07.2023</text:p>
      <text:p text:style-name="Text_20_body">Библиотека имени Анны Ахматовой подготовила книжную выставку, посвященную Владимиру Маяковскому. Об этом она сообщила на своей странице в социальной сети «ВКонтакте».<text:line-break/><text:line-break/>Экспозиция представлена в детском отделении. Она приурочена к 130-летию со дня рождения поэта.<text:line-break/><text:line-break/>Посетители увидят произведения Маяковского из детского фонда библиотеки, а также издания с воспоминаниями и литературу о нем и о его творчестве. Фотографии нескольких книг опубликованы по <text:a xlink:type="simple" xlink:href="https://vk.com/smart_biblioteka?w=wall-26445685_5016" office:name=""><text:span text:style-name="Definition">ссылке</text:span></text:a>.<text:line-break/><text:line-break/>Все книги можно взять домой по единому читательскому билету.<text:line-break/><text:line-break/>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krylatskoe.mos.ru/presscenter/news/detail/2344909.html" office:name=""><text:span text:style-name="Definition">http://krylatskoe.mos.ru/presscenter/news/detail/2344909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7T12:23:37Z</meta:creation-date>
    <dc:date>2023-09-27T12:23:37Z</dc:date>
  </office:meta>
</office:document-meta>
</file>