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венство-достоинство-функциональность"/>Равенство, достоинство, функциональность<text:bookmark-end text:name="равенство-достоинство-функциональность"/></text:h>
      <text:p text:style-name="First_20_paragraph">25.11.2015</text:p>
      <text:p text:style-name="Text_20_body"><text:span text:style-name="T1">Таковы принципы создания безбарьерной среды, провозглашенные Международным паралимпийским комитетом. Их же намерены придерживаться московские центры госуслуг «Мои документы».</text:span></text:p>
      <text:p text:style-name="Text_20_body">Сейчас в каждом центре «Мои документы» Москвы есть кабинеты или окна приема для маломобильных граждан, таблички с использованием шрифта Брайля для людей с нарушением зрения. А в центре госуслуг района Строгино в окне приема маломобильных посетителей установлена даже индукционная звукоусиливающая система для слабослышащих – она помогает посетителям с нарушением слуха воспринимать информацию без посторонних шумов.</text:p>
      <text:p text:style-name="Text_20_body">Однако мало просто оборудовать специальный кабинет или окно. Важно, чтобы добраться до них можно было без проблем и лишних усилий. Значит, и помещения центров (полностью), и территория вокруг них должны быть комфортны для всех – инвалида-колясочника, ребенка, слепого человека, пожилого, мамы с коляской, беременной женщины. Должны быть соответствующие входы, пандусы, лифты.</text:p>
      <text:p text:style-name="Text_20_body">Центры госуслуг, появившиеся в Москве в последнее время, как правило, соответствуют всем требованиям безбарьерной среды. Но те МФЦ, что открывались первыми, «вселялись» в здания, которые были в наличии, – и вот там проблемы с доступностью, безусловно, есть. Покá есть, как подчеркивают в руководстве центров «Мои документы». Очень скоро начнутся глобальные преобразования.</text:p>
      <text:p text:style-name="Text_20_body">Стремясь стать доступными абсолютно для всех, центры «Мои документы» разработали специальное руководство с описанием того, какими должны быть помещения МФЦ, чтобы соответствовать принципам доступной среды. Это руководство размещено на <text:a xlink:type="simple" xlink:href="http://md.mos.ru/about/the-list-of-services-option-2/persons-with-disabilities/%D0%9F%D1%80%D0%B8%D0%BB%D0%BE%D0%B6%D0%B5%D0%BD%D0%B8%D0%B5.pdf" office:name=""><text:span text:style-name="Definition">сайте центров госуслуг</text:span></text:a>, а также выложено для обсуждения на специализированных форумах и на <text:a xlink:type="simple" xlink:href="https://vk.com/topic-66768541_32904188" office:name=""><text:span text:style-name="Definition">странице центров госуслуг</text:span></text:a> «В контакте». Обсуждение продлится до конца 2015 года.</text:p>
      <text:p text:style-name="Text_20_body">Сейчас идет обследование столичных МФЦ на соответствие ГОСТам и руководству. А после завершения обследования планируется начать устранение проблем и приведение центров в соответствие со стандартами доступной среды.</text:p>
      <text:p text:style-name="Text_20_body"><text:line-break/></text:p>
      <text:p text:style-name="Text_20_body">Адрес страницы: <text:a xlink:type="simple" xlink:href="http://krylatskoe.mos.ru/presscenter/news/detail/2327042.html" office:name=""><text:span text:style-name="Definition">http://krylatskoe.mos.ru/presscenter/news/detail/2327042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8T03:13:53Z</meta:creation-date>
    <dc:date>2024-09-28T03:13:53Z</dc:date>
  </office:meta>
</office:document-meta>
</file>