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Text_20_body" style:list-style-name="L3">
      <style:paragraph-properties fo:margin-top="0in" fo:margin-bottom="0in"/>
    </style:style>
    <style:style style:name="P4" style:family="paragraph" style:parent-style-name="Text_20_body" style:list-style-name="L4">
      <style:paragraph-properties fo:margin-top="0in" fo:margin-bottom="0in"/>
    </style:style>
    <style:style style:name="P5" style:family="paragraph" style:parent-style-name="Text_20_body" style:list-style-name="L5">
      <style:paragraph-properties fo:margin-top="0in" fo:margin-bottom="0in"/>
    </style:style>
  </office:automatic-styles>
  <office:body>
    <office:text>
      <text:h text:style-name="Heading_20_3" text:outline-level="3"><text:bookmark-start text:name="оповещение-о-проведении-публичных-слушаний"/>Оповещение о проведении публичных слушаний<text:bookmark-end text:name="оповещение-о-проведении-публичных-слушаний"/></text:h>
      <text:p text:style-name="First_20_paragraph">25.12.2014</text:p>
      <text:p text:style-name="Text_20_body">На публичные слушания представляется проект межевания квартала района Крылатское, ограниченного: Крылатской улицей, проездом внутреннего пользования, улицей Крылатские Холмы, Осенней улицей.</text:p>
      <text:p text:style-name="Text_20_body">Информационные материалы по теме публичных слушаний представлены на экспозиции по адресу: ул. Крылатские холмы, д. 27, корп. 1 (актовый зал управы района Крылатское). Экспозиция открыта с 13.01.2015 по 20.01.2015. Часы работы: по рабочим дням с 10.00 до 15.00, по выходным и праздничным дням с 10.00 до 14.00. На выставке проводятся консультации по теме публичных слушаний.</text:p>
      <text:p text:style-name="Text_20_body">Собрание участников публичных слушаний состоится 27.01.2015 в 19-00 по адресу: ул. Крылатские холмы, д. 27, корп. 1 (актовый зал управы района Крылатское). Время начала регистрации участников: 18-00.</text:p>
      <text:p text:style-name="Text_20_body">В период проведения публичных слушаний участники публичных слушаний имеет право представить свои предложения и замечания по обсуждаемому проекту посредством:</text:p>
      <text:list text:style-name="L1">
        <text:list-item>
          <text:p text:style-name="P1">записи предложений и замечаний в период работы экспозиции;</text:p>
        </text:list-item>
      </text:list>
      <text:list text:style-name="L2">
        <text:list-item>
          <text:p text:style-name="P2">выступления на собрании участников публичных слушаний;</text:p>
        </text:list-item>
      </text:list>
      <text:list text:style-name="L3">
        <text:list-item>
          <text:p text:style-name="P3">внесения записи в книгу (журнал) регистрации участвующих в собрании участников публичных слушаний;</text:p>
        </text:list-item>
      </text:list>
      <text:list text:style-name="L4">
        <text:list-item>
          <text:p text:style-name="P4">подачи в ходе собрания письменных предложений и замечаний;</text:p>
        </text:list-item>
      </text:list>
      <text:list text:style-name="L5">
        <text:list-item>
          <text:p text:style-name="P5">направления в течение недели со дня проведения собрания участников публичных слушаний письменных предложений, замечаний в окружную комиссию.</text:p>
        </text:list-item>
      </text:list>
      <text:p text:style-name="First_20_paragraph">Номер контактного справочного телефона Окружной комиссии в Западном административном округе города Москвы<text:span text:style-name="T1">: 8-499-140-88-80.</text:span></text:p>
      <text:p text:style-name="Text_20_body">Почтовый адрес Окружной комиссии в Западном административном округе города Москвы: <text:span text:style-name="T1">121355 г. Москва, ул. И. Франко, д.12.</text:span></text:p>
      <text:p text:style-name="Text_20_body">Электронный адрес Окружной комиссии в Западном административном округе города Москвы: <text:a xlink:type="simple" xlink:href="mailto:senko_81@mail.ru" office:name=""><text:span text:style-name="Definition"><text:span text:style-name="T1">senko_81@mail.ru</text:span></text:span></text:a>.</text:p>
      <text:p text:style-name="Text_20_body">Информационные материалы по проекту межевания квартала района Крылатское, ограниченного: Крылатской улицей, проездом внутреннего пользования, улицей Крылатские Холмы, Осенней улицей размещены на официальном сайте управы района Крылатское: <text:span text:style-name="T1">krylatskoe.mos.ru.</text:span><text:line-break/><text:line-break/></text:p>
      <text:p text:style-name="Text_20_body"><text:line-break/></text:p>
      <text:p text:style-name="Text_20_body">Адрес страницы: <text:a xlink:type="simple" xlink:href="http://krylatskoe.mos.ru/presscenter/news/detail/1495521.html" office:name=""><text:span text:style-name="Definition">http://krylatskoe.mos.ru/presscenter/news/detail/1495521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12:34:32Z</meta:creation-date>
    <dc:date>2023-07-26T12:34:32Z</dc:date>
  </office:meta>
</office:document-meta>
</file>