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деоролик-зеленая-премия"/>Видеоролик «Зеленая премия»<text:bookmark-end text:name="видеоролик-зеленая-премия"/></text:h>
      <text:p text:style-name="First_20_paragraph">23.07.2025</text:p>
      <text:h text:style-name="Heading_20_3" text:outline-level="3"><text:bookmark-start text:name="видеоролик-доступен-по-ссылке"/><text:a xlink:type="simple" xlink:href="https://disk.yandex.ru/d/Uc1xuvE3ll8TNQ/%D0%97%D0%B5%D0%BB%D0%B5%D0%BD%D0%B0%D1%8F%20%D0%BF%D1%80%D0%B5%D0%BC%D0%B8%D1%8F/%D0%97%D0%95%D0%9B%D0%81%D0%9D%D0%90%D0%AF%20%D0%9F%D0%A0%D0%95%D0%9C%D0%98%D0%AF.mp4" office:name=""><text:span text:style-name="Definition">Видеоролик доступен по ссылке</text:span></text:a><text:bookmark-end text:name="видеоролик-доступен-по-ссылке"/></text:h>
      <text:p text:style-name="First_20_paragraph"><text:line-break/></text:p>
      <text:p text:style-name="Text_20_body">Адрес страницы: <text:a xlink:type="simple" xlink:href="http://krylatskoe.mos.ru/presscenter/news/detail/13119545.html" office:name=""><text:span text:style-name="Definition">http://krylatskoe.mos.ru/presscenter/news/detail/13119545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16:00:12Z</meta:creation-date>
    <dc:date>2025-08-05T16:00:12Z</dc:date>
  </office:meta>
</office:document-meta>
</file>