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крылатского-могут-прокатиться-в-метро-на-поезде-дальневосточный-экспресс"/>Жители Крылатского могут прокатиться в метро на поезде «Дальневосточный экспресс»<text:bookmark-end text:name="жители-крылатского-могут-прокатиться-в-метро-на-поезде-дальневосточный-экспресс"/></text:h>
      <text:p text:style-name="First_20_paragraph">01.11.2024</text:p>
      <text:p text:style-name="Text_20_body">01.11.2024</text:p>
      <text:p text:style-name="Text_20_body">В первый день ноября на Арбатско-Покровской линии метрополитена начал курсировать тематический поезд «Дальневосточный экспресс». Об этом сообщается на <text:a xlink:type="simple" xlink:href="https://www.mos.ru/news/item/146042073/" office:name=""><text:span text:style-name="Definition">портале</text:span></text:a> мэра столицы.</text:p>
      <text:p text:style-name="Text_20_body">Запуск состава приурочен к фестивалю «Дни регионов Дальнего Востока в Москве», который проводится каждый год. Жители и гости города смогут ездить на нем в течение шести месяцев.</text:p>
      <text:p text:style-name="Text_20_body">Поезд состоит из пяти вагонов. В них представлена информация о регионах ДФО, а также о возможностях федерального округа для туристов и людей, желающих туда переехать.</text:p>
      <text:p text:style-name="Text_20_body">Состав «Дальневосточный экспресс» запущен в метро уже в седьмой раз.</text:p>
      <text:p text:style-name="Text_20_body">Напомним, в районе Крылатское находится одноименная станция подземки.</text:p>
      <text:p text:style-name="Text_20_body">-- Фото: сайт мэра Москвы</text:p>
      <text:p text:style-name="Text_20_body"><text:line-break/></text:p>
      <text:p text:style-name="Text_20_body">Адрес страницы: <text:a xlink:type="simple" xlink:href="http://krylatskoe.mos.ru/presscenter/news/detail/12640893.html" office:name=""><text:span text:style-name="Definition">http://krylatskoe.mos.ru/presscenter/news/detail/12640893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03:12:21Z</meta:creation-date>
    <dc:date>2024-11-27T03:12:21Z</dc:date>
  </office:meta>
</office:document-meta>
</file>