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ивная-конференция-когда-я-в-спорте-пройдет-в-москве-4-5-октября"/>Спортивная конференция «Когда я в спорте» пройдет в Москве 4-5 октября<text:bookmark-end text:name="спортивная-конференция-когда-я-в-спорте-пройдет-в-москве-4-5-октября"/></text:h>
      <text:p text:style-name="First_20_paragraph">30.09.2024</text:p>
      <text:p text:style-name="Text_20_body">30.09.2024<text:line-break/><text:line-break/></text:p>
      <text:h text:style-name="Heading_20_1" text:outline-level="1"><text:bookmark-start text:name="section"/><text:bookmark-end text:name="section"/></text:h>
      <text:p text:style-name="First_20_paragraph">На два дня главной площадкой в мире спорта станет «Старт Хаб» на Красном Октябре, где соберутся представители бизнеса, профессионалы и любители спорта. На лекциях, паблик-токах и мастер-классах известные эксперты и спикеры в областях спорта, здоровья, нутрициологии, трендов, технологий и бизнеса будут делиться своим опытом с представителями профессиональных сообществ, малого бизнеса и всеми любителями спорта и здорового образа жизни.</text:p>
      <text:p text:style-name="Text_20_body">Как и в прошлом году конференция поделена на два тематических дня. День, посвященный профессиональным аспектам спорта – 4 октября (пятница), а 5 октября (суббота) двери Старт Хаба откроются для всех любителей активного образа жизни любого возраста. Мотивационные истории, самые интересные тренды, интерактивы, показы фильмов, актуальные темы и полезные советы от экспертов в своей области ждут москвичей на конференции «Когда я в спорте!».</text:p>
      <text:p text:style-name="Text_20_body">4 октября профессиональные спикеры расскажут о wellness-подходе в бизнесе, о том, как научить детей любить спорт и внедрить тег-регби в московские дворы, о запуске собственного экобренда в спорте, о технологическом проектировании и организации фитнес-центров в составе ФОКов, о цифровой трансформации спорта, цифровизации спортивных объектов, экологии и технологиях в производстве спортивной одежды, проведении ярких спортивных мероприятий, организации эффективной работы команды. А вечером в рамках культурной программы Театр сторителлинга Константина Кожевникова представит спектакль «Москва: любить нельзя оставить».</text:p>
      <text:p text:style-name="Text_20_body">5 октября эксперты поделятся информацией и советами о фейсфитнесе и о том, как продлить молодость лица в домашних условиях, не прибегая к операциям, о том, как пешие походы по Подмосковью стали новым трендовым направлением в спорте, о развитии доступного спорта, создании инклюзивной среды для взрослых, о развитии личных брендов спортсменов. Завершит день спектакль «Алиса в Стране спорта» по мотивам одноименного произведения Льюиса Кэрролла от Московского драматического театра имени Сергея Есенина.</text:p>
      <text:p text:style-name="Text_20_body">Отдельной частью конференции станет спортивная программа – гостей ждут открытые тренировки проекта «Мой спортивный район» по фитнесу, йоге, растяжке, фитроку и зумбе, а также мастер-классы от приглашенных гостей по чир спорту и танцам, принять участие в которых можно будет прямо на площадке.</text:p>
      <text:p text:style-name="Text_20_body">Партнерами конференции выступили Московский государственный университет спорта и туризма, Москино, «Сделано в Москве» – проект Правительства Москвы по поддержке локальных брендов, Yamaguchi и другие.</text:p>
      <text:p text:style-name="Text_20_body"><text:span text:style-name="T1">Участие в мероприятии – бесплатное по предварительной регистрации на сайте: спортконф.рф.</text:span><text:line-break/><text:line-break/><text:span text:style-name="T1">Где: «Старт Хаб» на Красном Октябре (Берсеневская набережная, д. 6, стр. 3).</text:span><text:line-break/><text:span text:style-name="T1">Когда: 4-5 октября с 12:00 - 20:00.</text:span></text:p>
      <text:p text:style-name="Text_20_body"><text:a xlink:type="simple" xlink:href="https://disk.yandex.ru/i/4Qx2dj0nGJ59Tw" office:name=""><text:span text:style-name="Definition">Тизер-видеоролик</text:span></text:a></text:p>
      <text:p text:style-name="Text_20_body">Фото: Мосгорспорт</text:p>
      <text:p text:style-name="Text_20_body"><text:line-break/></text:p>
      <text:p text:style-name="Text_20_body"><text:line-break/></text:p>
      <text:p text:style-name="Text_20_body">Адрес страницы: <text:a xlink:type="simple" xlink:href="http://krylatskoe.mos.ru/presscenter/news/detail/12590010.html" office:name=""><text:span text:style-name="Definition">http://krylatskoe.mos.ru/presscenter/news/detail/12590010.html</text:span></text:a></text:p>
      <text:p text:style-name="Text_20_body"><text:a xlink:type="simple" xlink:href="http://krylatskoe.mos.ru" office:name=""><text:span text:style-name="Definition">Управа района Крылат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1T03:35:49Z</meta:creation-date>
    <dc:date>2024-10-11T03:35:49Z</dc:date>
  </office:meta>
</office:document-meta>
</file>