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ня-автобусы-двух-маршрутов-не-будут-ходить-по-крылатской-улице"/>22 июня автобусы двух маршрутов не будут ходить по Крылатской улице<text:bookmark-end text:name="июня-автобусы-двух-маршрутов-не-будут-ходить-по-крылатской-улице"/></text:h>
      <text:p text:style-name="First_20_paragraph">10.06.2024</text:p>
      <text:p text:style-name="Text_20_body">10.06.2024</text:p>
      <text:p text:style-name="Text_20_body">22 июня автобусы маршрутов №229 и 829 не будут ходить по Крылатской улице у Гребного канала «Москва». Об этом сообщили в дептрансе столицы.<text:line-break/><text:line-break/>Изменения будут действовать с 7:15 до окончания мероприятия. Автобусы пойдут в обе стороны по ул. Крылатские холмы. Заезд по Осенней и Крылатской улицам к остановке «Стоматологическая поликлиника №5» будет сохранен.<text:line-break/><text:line-break/>Также в этот день не будут работать остановки «Дворец ледового спорта», «Велотрек», «Стадион», «Гребной канал» и «Крылатский мост» на Крылатской улице.</text:p>
      <text:p text:style-name="Text_20_body">-- Фото: сайт мэра Москвы</text:p>
      <text:p text:style-name="Text_20_body"><text:line-break/></text:p>
      <text:p text:style-name="Text_20_body">Адрес страницы: <text:a xlink:type="simple" xlink:href="http://krylatskoe.mos.ru/presscenter/news/detail/12415039.html" office:name=""><text:span text:style-name="Definition">http://krylatskoe.mos.ru/presscenter/news/detail/12415039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0T14:41:49Z</meta:creation-date>
    <dc:date>2024-06-10T14:41:49Z</dc:date>
  </office:meta>
</office:document-meta>
</file>