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о-проведении-заседания-пдрг-4"/>Отчет о проведении заседания ПДРГ №4<text:bookmark-end text:name="отчет-о-проведении-заседания-пдрг-4"/></text:h>
      <text:p text:style-name="First_20_paragraph">18.12.2020</text:p>
      <text:p text:style-name="Text_20_body">15 декабря 2020 состоялось плановое заседание ПДРГ района Крылатское№4.</text:p>
      <text:p text:style-name="Text_20_body">В ходе заседания рабочей группы были рассмотрены вопросы согласно плану работы ПДРГ на 2020 год.</text:p>
      <text:p text:style-name="Text_20_body">1. «О мерах по повышению безопасности территории района в период проведения массовых мероприятий, посвященных празднованию Нового года и Рождества Христова».</text:p>
      <text:p text:style-name="Text_20_body">2. «Об итогах работы рабочей группы района Крылатское города Москвы и утверждения Плана работ на 2021 год».</text:p>
      <text:p text:style-name="Text_20_body">Председательствовал заместитель главы управы – Свежинцев Николай Евгеньевич.</text:p>
      <text:p text:style-name="Text_20_body"><text:line-break/></text:p>
      <text:p text:style-name="Text_20_body">Адрес страницы: <text:a xlink:type="simple" xlink:href="http://krylatskoe.mos.ru/counter-terrorism/news/detail/9547265.html" office:name=""><text:span text:style-name="Definition">http://krylatskoe.mos.ru/counter-terrorism/news/detail/9547265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7:54:20Z</meta:creation-date>
    <dc:date>2023-07-26T07:54:20Z</dc:date>
  </office:meta>
</office:document-meta>
</file>