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равилам-поведения-при-опасности-возникновения-и-возникновении-террористического-акта"/>Памятка по правилам поведения при опасности возникновения и возникновении террористического акта<text:bookmark-end text:name="памятка-по-правилам-поведения-при-опасности-возникновения-и-возникновении-террористического-акта"/></text:h>
      <text:p text:style-name="First_20_paragraph">13.07.2021</text:p>
      <text:p text:style-name="Text_20_body"><text:line-break/></text:p>
      <text:p text:style-name="Text_20_body">Адрес страницы: <text:a xlink:type="simple" xlink:href="http://krylatskoe.mos.ru/counter-terrorism/news/detail/10101587.html" office:name=""><text:span text:style-name="Definition">http://krylatskoe.mos.ru/counter-terrorism/news/detail/10101587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7:23:28Z</meta:creation-date>
    <dc:date>2023-07-26T07:23:28Z</dc:date>
  </office:meta>
</office:document-meta>
</file>