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а-поведения-государственный-гражданский-служащих-по-урегулированию-ситуаций-связанных-с-конфликтом-интересов-на-государственной-гражданской-службе-города-москвы"/>Памятка поведения государственный гражданский служащих по урегулированию ситуаций, связанных с конфликтом интересов на государственной гражданской службе города Москвы<text:bookmark-end text:name="памятка-поведения-государственный-гражданский-служащих-по-урегулированию-ситуаций-связанных-с-конфликтом-интересов-на-государственной-гражданской-службе-города-москвы"/></text:h>
      <text:p text:style-name="First_20_paragraph">15.08.2014</text:p>
      <text:p text:style-name="Text_20_body"><text:line-break/></text:p>
      <text:p text:style-name="Text_20_body">Адрес страницы: <text:a xlink:type="simple" xlink:href="http://krylatskoe.mos.ru/anti-corruption/methodical-materials/detail/1209924.html" office:name=""><text:span text:style-name="Definition">http://krylatskoe.mos.ru/anti-corruption/methodical-materials/detail/1209924.html</text:span></text:a></text:p>
      <text:p text:style-name="Text_20_body"><text:a xlink:type="simple" xlink:href="http://krylatskoe.mos.ru" office:name=""><text:span text:style-name="Definition">Управа района Крылат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05:51:26Z</meta:creation-date>
    <dc:date>2023-07-26T05:51:26Z</dc:date>
  </office:meta>
</office:document-meta>
</file>