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комендации-минтруда-россии-по-заполнению-справок-о-доходах-об-имуществе-и-обязательствах-имущественного-характера"/>Рекомендации Минтруда России по заполнению справок о доходах, об имуществе и обязательствах имущественного характера<text:bookmark-end text:name="рекомендации-минтруда-россии-по-заполнению-справок-о-доходах-об-имуществе-и-обязательствах-имущественного-характера"/></text:h>
      <text:p text:style-name="First_20_paragraph">15.08.2014</text:p>
      <text:p text:style-name="Text_20_body"><text:line-break/></text:p>
      <text:p text:style-name="Text_20_body">Адрес страницы: <text:a xlink:type="simple" xlink:href="http://krylatskoe.mos.ru/anti-corruption/methodical-materials/detail/1209913.html" office:name=""><text:span text:style-name="Definition">http://krylatskoe.mos.ru/anti-corruption/methodical-materials/detail/1209913.html</text:span></text:a></text:p>
      <text:p text:style-name="Text_20_body"><text:a xlink:type="simple" xlink:href="http://krylatskoe.mos.ru" office:name=""><text:span text:style-name="Definition">Управа района Крылат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5:47:24Z</meta:creation-date>
    <dc:date>2023-07-26T05:47:24Z</dc:date>
  </office:meta>
</office:document-meta>
</file>