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ьное-программное-обеспечение-справки-бк-и-информационные-материалы-по-заполнению-справок-о-доходах-расходах-об-имуществе-и-обязательствах-имущественного-характера"/>Специальное программное обеспечение «Справки БК» и информационные материалы по заполнению справок о доходах, расходах, об имуществе и обязательствах имущественного характера<text:bookmark-end text:name="специальное-программное-обеспечение-справки-бк-и-информационные-материалы-по-заполнению-справок-о-доходах-расходах-об-имуществе-и-обязательствах-имущественного-характера"/></text:h>
      <text:p text:style-name="First_20_paragraph">23.11.2022</text:p>
      <text:p text:style-name="Text_20_body"><text:a xlink:type="simple" xlink:href="http://www.kremlin.ru/structure/additional/12" office:name=""><text:span text:style-name="Definition">Специальное программное обеспечение «Справки БК» и информационные материалы по заполнению справок о доходах, расходах, об имуществе и обязательствах имущественного характера</text:span></text:a></text:p>
      <text:p text:style-name="Text_20_body"><text:line-break/></text:p>
      <text:p text:style-name="Text_20_body">Адрес страницы: <text:a xlink:type="simple" xlink:href="http://krylatskoe.mos.ru/anti-corruption/forms-of-documents-related-to-anti-corruption-for-filling/detail/11245717.html" office:name=""><text:span text:style-name="Definition">http://krylatskoe.mos.ru/anti-corruption/forms-of-documents-related-to-anti-corruption-for-filling/detail/11245717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5:27:50Z</meta:creation-date>
    <dc:date>2023-07-26T05:27:50Z</dc:date>
  </office:meta>
</office:document-meta>
</file>