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дел-мвд-россии-по-району-крылатское-города-москвы-приглашает-на-службу-в-органы-внутренних-дел-российской-федерации"/>Отдел МВД России по району Крылатское города Москвы приглашает на службу в органы внутренних дел Российской Федерации<text:bookmark-end text:name="отдел-мвд-россии-по-району-крылатское-города-москвы-приглашает-на-службу-в-органы-внутренних-дел-российской-федерации"/></text:h>
      <text:p text:style-name="First_20_paragraph">05.07.2021</text:p>
      <text:p text:style-name="Text_20_body"><text:span text:style-name="T1">Отдел МВД России по району Крылатское города Москвы приглашает на службу в органы внутренних дел Российской Федерации граждан, постоянно проживающих в городе Москве или ближайшем Подмосковье, в возрасте от 18 до 40 лет, имеющих полное среднее образование.</text:span></text:p>
      <text:p text:style-name="Text_20_body">График работы 5/2, 2/2.</text:p>
      <text:p text:style-name="Text_20_body">Заработная плата от 55000 рублей + премии (дополнительно выплачиваются надбавки к заработной плате за выслугу лет и иные надбавки по занимаемой должности).</text:p>
      <text:p text:style-name="Text_20_body">Ежегодный оплачиваемый отпуск от 40 суток,</text:p>
      <text:p text:style-name="Text_20_body">бесплатный проезд в общественном транспорте.</text:p>
      <text:p text:style-name="Text_20_body">100%-оплата больничного.</text:p>
      <text:p text:style-name="Text_20_body">Начисление пенсии по достижению 20-летнего стажа работы (служба в ВС РФ входит в стаж работы службы в ОВД), возможность бесплатного обучения в высших и средних специальных учебных заведениях МВД РФ,</text:p>
      <text:p text:style-name="Text_20_body"><text:bookmark text:name="id__GoBack"/> льготы при зачислении в детские дошкольные учреждения, полный социальный пакет, предоставляются путёвки в дома отдыха и санатории МВД РФ.</text:p>
      <text:p text:style-name="Text_20_body">Сотрудник, имеющий стаж службы в органах внутренних дел не менее 10 лет в календарном исчислении, имеет право на единовременную социальную выплату для приобретения или строительства жилого помещения.</text:p>
      <text:p text:style-name="Text_20_body"><text:span text:style-name="T1">Контактные телефоны:</text:span></text:p>
      <text:p text:style-name="Text_20_body"><text:span text:style-name="T1">+7-910-002-26-76, +7-977-701-25-05.</text:span></text:p>
      <text:p text:style-name="Text_20_body"><text:span text:style-name="T1">Адрес: г. Москва, ул. Осенняя, дом 15, стр. 1.</text:span></text:p>
      <text:p text:style-name="Text_20_body">(станция метро «Крылатское»)</text:p>
      <text:p text:style-name="Text_20_body"><text:line-break/></text:p>
      <text:p text:style-name="Text_20_body">Адрес страницы: <text:a xlink:type="simple" xlink:href="http://krylatskoe.mos.ru/about/horizons-district/detail/10082629.html" office:name=""><text:span text:style-name="Definition">http://krylatskoe.mos.ru/about/horizons-district/detail/10082629.html</text:span></text:a></text:p>
      <text:p text:style-name="Text_20_body"><text:a xlink:type="simple" xlink:href="http://krylatskoe.mos.ru" office:name=""><text:span text:style-name="Definition">Управа района Крылат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0:48:47Z</meta:creation-date>
    <dc:date>2023-05-26T10:48:47Z</dc:date>
  </office:meta>
</office:document-meta>
</file>