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нимание-пешеходам-отдел-гибдд-зао-информирует"/>Внимание пешеходам! Отдел ГИБДД ЗАО информирует!<text:bookmark-end text:name="внимание-пешеходам-отдел-гибдд-зао-информирует"/></text:h>
      <text:p text:style-name="First_20_paragraph">28.06.2021</text:p>
      <text:p text:style-name="Text_20_body">Руководство Отдела Государственной инспекции безопасности дорожного <text:bookmark-start text:name="id__GoBack"/>движения Управления внутренних дел по Западному административному округу<text:bookmark-end text:name="id__GoBack"/> Главного управления Министерства внутренних дел Российской Федерации по городу Москве, информирует Вас о том, что за 12 месяцев 2020 года на территории обслуживания ОГИБДД УВД по ЗАО ГУ МВД России по г. Москве, в дорожно-транспортных происшествиях получили ранения 50 детей, из них 40 детей пострадали в качестве пешеходов. За 5 месяцев 2021 года в ДТП получил ранения 31 ребенок, из них 23 ребенка пострадали в качестве пешеходов.</text:p>
      <text:p text:style-name="Text_20_body">Так, 9 июня 2021 года в 12 часов 24 минуты по адресу: г. Москва, ул. Крылатская, дом 2, произошло ДТП - наезд на пешехода, в котором пострадал несовершеннолетний ребёнок 12 лет.</text:p>
      <text:p text:style-name="Text_20_body">Обстоятельства ДТП: водитель, управляя автомобилем марки «Пежо», следовал по ул. Крылатская от Рублевского шоссе в направлении ул. Островная и напротив дома 2 по ул. Крылатская, совершил наезд на пешехода, переходившего проезжую часть дороги по нерегулируемому пешеходному переходу, слева направо по ходу движения автомобиля.</text:p>
      <text:p text:style-name="Text_20_body">На момент ДТП ребенок находился один, шел на тренировку по гребле. Цветовая гамма одежды - темная.</text:p>
      <text:p text:style-name="Text_20_body">Впоследствии пострадавший нарядом скорой медицинской помощи доставлен в 9-ю ДГКБ г. Москвы им. Г.Н. Сперанского с травмами различной степени тяжести.</text:p>
      <text:p text:style-name="Text_20_body"><text:line-break/></text:p>
      <text:p text:style-name="Text_20_body">Адрес страницы: <text:a xlink:type="simple" xlink:href="http://krylatskoe.mos.ru/about/horizons-district/detail/10064691.html" office:name=""><text:span text:style-name="Definition">http://krylatskoe.mos.ru/about/horizons-district/detail/10064691.html</text:span></text:a></text:p>
      <text:p text:style-name="Text_20_body"><text:a xlink:type="simple" xlink:href="http://krylatskoe.mos.ru" office:name=""><text:span text:style-name="Definition">Управа района Крылат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4T14:03:32Z</meta:creation-date>
    <dc:date>2023-05-14T14:03:32Z</dc:date>
  </office:meta>
</office:document-meta>
</file>